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snap-to-layout-grid="false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style:snap-to-layout-grid="false" fo:text-align="justify" fo:line-height="0.3611in" fo:margin-left="0.2243in" fo:text-indent="-0.2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style:snap-to-layout-grid="false" fo:text-align="justify" fo:line-height="0.4444in" fo:margin-left="0.2243in" fo:text-indent="-0.2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style:snap-to-layout-grid="false" fo:text-align="justify" fo:line-height="0.4444in" fo:margin-left="0.2243in" fo:text-indent="-0.2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style:snap-to-layout-grid="false" fo:text-align="justify" fo:line-height="0.4444in" fo:margin-left="0.2243in" fo:text-indent="-0.2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style:snap-to-layout-grid="false" fo:text-align="justify" fo:line-height="0.4444in" fo:margin-left="0.2243in" fo:text-indent="-0.2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paragraph-properties style:snap-to-layout-grid="false" fo:text-align="justify" fo:line-height="0.4444in" fo:margin-left="0.2243in" fo:text-indent="-0.2243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115學年度第1學期期初校務會議ＯＯ處報告</text:p>
      <text:p text:style-name="P2"/>
      <text:p text:style-name="P3">1.</text:p>
      <text:p text:style-name="P4">2.</text:p>
      <text:p text:style-name="P5">3.</text:p>
      <text:p text:style-name="P6">4.<text:s/></text:p>
      <text:p text:style-name="P7"><text:span text:style-name="T8">5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user</dc:creator>
    <meta:creation-date>2026-08-10T08:24:00Z</meta:creation-date>
    <dc:date>2026-08-10T08:24:00Z</dc:date>
    <meta:print-date>2020-07-06T07:5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" meta:character-count="38" meta:row-count="1" meta:non-whitespace-character-count="34"/>
  </office:meta>
</office:document-meta>
</file>