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Segoe UI Symbol" style:font-name-asian="標楷體" style:font-name-complex="Segoe UI Symbol"/>
    </style:style>
    <style:style style:name="T3" style:parent-style-name="預設段落字型" style:family="text">
      <style:text-properties style:font-name="Times New Roman" style:font-name-asian="標楷體" style:font-name-complex="Times New Roman"/>
    </style:style>
    <style:style style:name="T4" style:parent-style-name="預設段落字型" style:family="text">
      <style:text-properties style:font-name="Times New Roman" style:font-name-asian="標楷體" style:font-name-complex="Times New Roman"/>
    </style:style>
    <style:style style:name="T5" style:parent-style-name="預設段落字型" style:family="text">
      <style:text-properties style:font-name="Times New Roman" style:font-name-asian="標楷體" style:font-name-complex="Times New Roman"/>
    </style:style>
    <style:style style:name="T6" style:parent-style-name="預設段落字型" style:family="text">
      <style:text-properties style:font-name="Times New Roman" style:font-name-asian="標楷體" style:font-name-complex="Times New Roman"/>
    </style:style>
    <style:style style:name="T7" style:parent-style-name="預設段落字型" style:family="text">
      <style:text-properties style:font-name="Segoe UI Symbol" style:font-name-asian="標楷體" style:font-name-complex="Segoe UI Symbol"/>
    </style:style>
    <style:style style:name="T8" style:parent-style-name="預設段落字型" style:family="text">
      <style:text-properties style:font-name="Times New Roman" style:font-name-asian="標楷體" style:font-name-complex="Times New Roman"/>
    </style:style>
    <style:style style:name="T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0" style:parent-style-name="預設段落字型" style:family="text">
      <style:text-properties style:font-name="Times New Roman" style:font-name-asian="標楷體" style:font-name-complex="Times New Roman"/>
    </style:style>
    <style:style style:name="T1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2" style:parent-style-name="預設段落字型" style:family="text">
      <style:text-properties style:font-name="Times New Roman" style:font-name-asian="標楷體" style:font-name-complex="Times New Roman"/>
    </style:style>
    <style:style style:name="T13" style:parent-style-name="預設段落字型" style:family="text">
      <style:text-properties style:font-name="Times New Roman" style:font-name-asian="標楷體" style:font-name-complex="Times New Roman"/>
    </style:style>
    <style:style style:name="P14" style:parent-style-name="內文" style:family="paragraph">
      <style:text-properties style:font-name="Times New Roman" style:font-name-asian="標楷體" style:font-name-complex="Times New Roman"/>
    </style:style>
    <style:style style:name="T15" style:parent-style-name="預設段落字型" style:family="text">
      <style:text-properties style:font-name="Times New Roman" style:font-name-asian="標楷體" style:font-name-complex="Times New Roman"/>
    </style:style>
    <style:style style:name="T16" style:parent-style-name="預設段落字型" style:family="text">
      <style:text-properties style:font-name="Tahoma" style:font-name-asian="MS Mincho" style:font-name-complex="Tahoma"/>
    </style:style>
    <style:style style:name="T1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8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19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21" style:parent-style-name="預設段落字型" style:family="text">
      <style:text-properties style:font-name="Times New Roman" style:font-name-asian="標楷體" style:font-name-complex="Times New Roman"/>
    </style:style>
    <style:style style:name="T22" style:parent-style-name="預設段落字型" style:family="text">
      <style:text-properties style:font-name="Times New Roman" style:font-name-asian="標楷體" style:font-name-complex="Times New Roman"/>
    </style:style>
    <style:style style:name="T23" style:parent-style-name="預設段落字型" style:family="text">
      <style:text-properties style:font-name="Times New Roman" style:font-name-asian="標楷體" style:font-name-complex="Times New Roman"/>
    </style:style>
    <style:style style:name="T24" style:parent-style-name="預設段落字型" style:family="text">
      <style:text-properties style:font-name="Times New Roman" style:font-name-asian="標楷體" style:font-name-complex="Times New Roman"/>
    </style:style>
    <style:style style:name="T25" style:parent-style-name="預設段落字型" style:family="text">
      <style:text-properties style:font-name="Times New Roman" style:font-name-asian="標楷體" style:font-name-complex="Times New Roman"/>
    </style:style>
    <style:style style:name="T26" style:parent-style-name="預設段落字型" style:family="text">
      <style:text-properties style:font-name="Times New Roman" style:font-name-asian="標楷體" style:font-name-complex="Times New Roman"/>
    </style:style>
    <style:style style:name="T27" style:parent-style-name="預設段落字型" style:family="text">
      <style:text-properties style:font-name="Times New Roman" style:font-name-asian="標楷體" style:font-name-complex="Times New Roman"/>
    </style:style>
    <style:style style:name="T28" style:parent-style-name="預設段落字型" style:family="text">
      <style:text-properties style:font-name="Times New Roman" style:font-name-asian="標楷體" style:font-name-complex="Times New Roman"/>
    </style:style>
    <style:style style:name="T29" style:parent-style-name="預設段落字型" style:family="text">
      <style:text-properties style:font-name="Times New Roman" style:font-name-asian="標楷體" style:font-name-complex="Times New Roman"/>
    </style:style>
    <style:style style:name="T30" style:parent-style-name="預設段落字型" style:family="text">
      <style:text-properties style:font-name="Times New Roman" style:font-name-asian="標楷體" style:font-name-complex="Times New Roman"/>
    </style:style>
    <style:style style:name="T31" style:parent-style-name="預設段落字型" style:family="text">
      <style:text-properties style:font-name="Times New Roman" style:font-name-asian="標楷體" style:font-name-complex="Times New Roman"/>
    </style:style>
    <style:style style:name="T32" style:parent-style-name="預設段落字型" style:family="text">
      <style:text-properties style:font-name="Times New Roman" style:font-name-asian="標楷體" style:font-name-complex="Times New Roman"/>
    </style:style>
    <style:style style:name="T33" style:parent-style-name="預設段落字型" style:family="text">
      <style:text-properties style:font-name="Tahoma" style:font-name-asian="MS Mincho" style:font-name-complex="Tahoma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ahoma" style:font-name-asian="MS Mincho" style:font-name-complex="Tahoma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T43" style:parent-style-name="預設段落字型" style:family="text">
      <style:text-properties style:font-name="Times New Roman" style:font-name-asian="標楷體" style:font-name-complex="Times New Roman"/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T46" style:parent-style-name="預設段落字型" style:family="text">
      <style:text-properties style:font-name="Segoe UI Symbol" style:font-name-asian="標楷體" style:font-name-complex="Segoe UI Symbol"/>
    </style:style>
    <style:style style:name="T47" style:parent-style-name="預設段落字型" style:family="text">
      <style:text-properties style:font-name="Times New Roman" style:font-name-asian="標楷體" style:font-name-complex="Times New Roman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/>
    </style:style>
    <style:style style:name="P54" style:parent-style-name="內文" style:family="paragraph">
      <style:text-properties style:font-name="Times New Roman" style:font-name-asian="標楷體" style:font-name-complex="Times New Roman"/>
    </style:style>
    <style:style style:name="P55" style:parent-style-name="內文" style:family="paragraph">
      <style:paragraph-properties>
        <style:tab-stops>
          <style:tab-stop style:type="center" style:position="3.634in"/>
        </style:tab-stops>
      </style:paragraph-properties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57" style:parent-style-name="預設段落字型" style:family="text">
      <style:text-properties style:font-name="Segoe UI Symbol" style:font-name-asian="標楷體" style:font-name-complex="Segoe UI Symbol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</office:automatic-styles>
  <office:body>
    <office:text text:use-soft-page-breaks="true">
      <text:p text:style-name="P1"><text:span text:style-name="T2">🍎</text:span><text:span text:style-name="T3"><text:s/></text:span><text:span text:style-name="T4">癌症關懷基金會</text:span><text:span text:style-name="T5">【水果打卡挑戰】好康來囉！</text:span><text:span text:style-name="T6"><text:s/></text:span><text:span text:style-name="T7">🍎</text:span></text:p>
      <text:p text:style-name="內文"><text:span text:style-name="T8">「看動漫、學健康，水果取代糖，</text:span><text:span text:style-name="T9">『</text:span><text:span text:style-name="T10">果</text:span><text:span text:style-name="T11">』</text:span><text:span text:style-name="T12">然無敵</text:span><text:span text:style-name="T13">！」</text:span></text:p>
      <text:p text:style-name="P14">邀請<text:s/>3-4<text:s/>年級小朋友參加挑戰，豐富獎品等你拿！</text:p>
      <text:p text:style-name="內文"><text:span text:style-name="T15">1️</text:span><text:span text:style-name="T16">⃣</text:span><text:span text:style-name="T17"><text:s/></text:span><text:span text:style-name="T18">加</text:span><text:span text:style-name="T19"><text:s/>LINE</text:span><text:span text:style-name="T20">：</text:span><text:span text:style-name="T21">歡迎掃描活動</text:span><text:span text:style-name="T22">QR code</text:span><text:span text:style-name="T23">，或透過</text:span><text:span text:style-name="T24">LINE→</text:span><text:span text:style-name="T25">加入好友</text:span><text:span text:style-name="T26">→</text:span><text:span text:style-name="T27">搜尋</text:span><text:span text:style-name="T28"><text:s/>ID</text:span><text:span text:style-name="T29">：</text:span><text:span text:style-name="T30">@615emkyt<text:s/></text:span><text:span text:style-name="T31">加入活動官方帳號。</text:span></text:p>
      <text:p text:style-name="內文"><text:span text:style-name="T32">2️</text:span><text:span text:style-name="T33">⃣</text:span><text:span text:style-name="T34"><text:s/></text:span><text:span text:style-name="T35">看影片</text:span><text:span text:style-name="T36">：趣味動漫學</text:span><text:span text:style-name="T37">營養</text:span></text:p>
      <text:p text:style-name="內文"><text:span text:style-name="T38">3️</text:span><text:span text:style-name="T39">⃣</text:span><text:span text:style-name="T40"><text:s/></text:span><text:span text:style-name="T41">做任務</text:span><text:span text:style-name="T42">：天天水果打卡</text:span><text:span text:style-name="T43"><text:s/>/</text:span><text:span text:style-name="T44">健康餐盤</text:span><text:span text:style-name="T45">拍照</text:span></text:p>
      <text:p text:style-name="內文"><text:span text:style-name="T46">🎁</text:span><text:span text:style-name="T47"><text:s/></text:span><text:span text:style-name="T48">獎勵：</text:span><text:span text:style-name="T49">樂家康</text:span><text:span text:style-name="T50">/</text:span><text:span text:style-name="T51">萬家福禮券</text:span><text:span text:style-name="T52"><text:s/>&amp;<text:s/></text:span><text:span text:style-name="T53">小王子驚喜包！</text:span></text:p>
      <text:p text:style-name="P54">⏰<text:s/>活動持續開跑中，分別玩到10/4、10/11！</text:p>
      <text:p text:style-name="P55"><text:span text:style-name="T56">快帶孩子一起加入，健康又好玩！</text:span><text:span text:style-name="T57">💪</text:span><text:span text:style-name="T58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標楷體" svg:font-family="標楷體" style:font-family-generic="script" style:font-pitch="fixed" svg:panose-1="3 0 5 9 0 0 0 0 0 0"/>
    <style:font-face style:name="Tahoma" svg:font-family="Tahoma" style:font-family-generic="swiss" style:font-pitch="variable" svg:panose-1="2 11 6 4 3 5 4 4 2 4"/>
    <style:font-face style:name="MS Mincho" svg:font-family="MS Mincho" style:font-family-generic="modern" style:font-pitch="fixed" svg:panose-1="2 2 6 9 4 2 5 8 3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15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-asian="新細明體" style:font-name-complex="Times New Roman" fo:color="#2F5496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style:font-name-asian="新細明體" style:font-name-complex="Times New Roman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style:font-name-asian="新細明體" style:font-name-complex="Times New Roman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style:font-name-asian="新細明體" style:font-name-complex="Times New Roman"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text-align="center" fo:margin-bottom="0.0555in" fo:line-height="100%"/>
      <style:text-properties style:font-name="Calibri Light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.24992in, 1.44774in, 0.3071in, 1.46639in)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頁首"><draw:frame draw:z-index="251658240" draw:style-name="a0" draw:name="圖片 1" text:anchor-type="paragraph" svg:x="-0.29167in" svg:y="-0.38333in" svg:width="1.90625in" svg:height="0.54444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YI WU</meta:initial-creator>
    <dc:creator>郭妍廷</dc:creator>
    <meta:creation-date>2026-09-11T07:52:00Z</meta:creation-date>
    <dc:date>2026-09-11T07:52:00Z</dc:date>
    <meta:print-date>2026-06-26T10:2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7" meta:character-count="250" meta:row-count="1" meta:non-whitespace-character-count="214"/>
  </office:meta>
</office:document-meta>
</file>